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04cbce" fo:background-color="transparent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4cbce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4cbce" fo:background-color="transparent" style:font-size-asian="14pt" style:font-name-complex="Times New Roman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fo:language="en" fo:country="US" officeooo:rsid="0014acaf"/>
    </style:style>
    <style:style style:name="T5" style:family="text">
      <style:text-properties officeooo:rsid="0005c6d5"/>
    </style:style>
    <style:style style:name="T6" style:family="text">
      <style:text-properties officeooo:rsid="00137c7d"/>
    </style:style>
    <style:style style:name="T7" style:family="text">
      <style:text-properties officeooo:rsid="0003841e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fo:color="#000000" loext:opacity="100%" officeooo:rsid="001ca57b" style:language-asian="en" style:country-asian="US"/>
    </style:style>
    <style:style style:name="T12" style:family="text">
      <style:text-properties fo:color="#000000" loext:opacity="100%" officeooo:rsid="000c23b3" style:language-asian="en" style:country-asian="US"/>
    </style:style>
    <style:style style:name="T13" style:family="text">
      <style:text-properties fo:color="#000000" loext:opacity="100%" officeooo:rsid="0013287e" style:language-asian="en" style:country-asian="US"/>
    </style:style>
    <style:style style:name="T14" style:family="text">
      <style:text-properties fo:color="#000000" loext:opacity="100%" officeooo:rsid="00107700" style:language-asian="en" style:country-asian="US"/>
    </style:style>
    <style:style style:name="T15" style:family="text">
      <style:text-properties fo:color="#000000" loext:opacity="100%" officeooo:rsid="00145087" style:language-asian="en" style:country-asian="US"/>
    </style:style>
    <style:style style:name="T16" style:family="text">
      <style:text-properties fo:color="#000000" loext:opacity="100%" officeooo:rsid="001584c9" style:language-asian="en" style:country-asian="US"/>
    </style:style>
    <style:style style:name="T17" style:family="text">
      <style:text-properties fo:color="#000000" loext:opacity="100%" officeooo:rsid="00075807" style:language-asian="en" style:country-asian="US"/>
    </style:style>
    <style:style style:name="T18" style:family="text">
      <style:text-properties fo:color="#000000" loext:opacity="100%" officeooo:rsid="00188010" style:language-asian="en" style:country-asian="US"/>
    </style:style>
    <style:style style:name="T19" style:family="text">
      <style:text-properties fo:color="#000000" loext:opacity="100%" officeooo:rsid="00137c7d" style:language-asian="en" style:country-asian="US"/>
    </style:style>
    <style:style style:name="T20" style:family="text">
      <style:text-properties fo:color="#000000" loext:opacity="100%" officeooo:rsid="001ca57b" style:language-asian="en" style:country-asian="US" style:font-name-complex="Times New Roman"/>
    </style:style>
    <style:style style:name="T21" style:family="text">
      <style:text-properties fo:color="#000000" loext:opacity="100%" officeooo:rsid="00188010" style:language-asian="en" style:country-asian="US" style:font-name-complex="Times New Roman"/>
    </style:style>
    <style:style style:name="T22" style:family="text">
      <style:text-properties fo:color="#000000" loext:opacity="100%" fo:language="en" fo:country="US" officeooo:rsid="001ca57b" style:language-asian="en" style:country-asian="US" style:font-name-complex="Times New Roman"/>
    </style:style>
    <style:style style:name="T23" style:family="text">
      <style:text-properties fo:color="#000000" loext:opacity="100%" fo:language="ru" fo:country="RU" officeooo:rsid="001ca57b" style:language-asian="en" style:country-asian="US" style:font-name-complex="Times New Roman"/>
    </style:style>
    <style:style style:name="T24" style:family="text">
      <style:text-properties fo:color="#000000" loext:opacity="100%" fo:language="ru" fo:country="RU" officeooo:rsid="002b2cb2" style:language-asian="en" style:country-asian="US" style:font-name-complex="Times New Roman"/>
    </style:style>
    <style:style style:name="T25" style:family="text">
      <style:text-properties officeooo:rsid="000caddb" style:language-asian="en" style:country-asian="US"/>
    </style:style>
    <style:style style:name="T26" style:family="text">
      <style:text-properties officeooo:rsid="00188010" style:language-asian="en" style:country-asian="US"/>
    </style:style>
    <style:style style:name="T27" style:family="text">
      <style:text-properties officeooo:rsid="000ed5a6" style:language-asian="en" style:country-asian="US"/>
    </style:style>
    <style:style style:name="T28" style:family="text">
      <style:text-properties officeooo:rsid="0005c6d5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<text:span text:style-name="T5">проведении экспертно-аналитического мероприятия</text:span></text:p>
      <text:p text:style-name="P2"><text:span text:style-name="T6">Основание: Распоряжение </text:span><text:span text:style-name="T7">контрольно-счетной палаты муниципального образования Курганинский район 01</text:span><text:span text:style-name="T8">.1</text:span><text:span text:style-name="T7">0</text:span><text:span text:style-name="T8">.</text:span><text:span text:style-name="T9">2025</text:span><text:span text:style-name="T10"> </text:span><text:span text:style-name="T6">года № </text:span><text:span text:style-name="T7">76</text:span><text:span text:style-name="T8">-</text:span><text:span text:style-name="T6">РО.</text:span></text:p>
      <text:p text:style-name="P2"><text:span text:style-name="T11">В соответствии с пункт</text:span><text:span text:style-name="T12">ом </text:span><text:span text:style-name="T13">2</text:span><text:span text:style-name="T11">.</text:span><text:span text:style-name="T13">4</text:span><text:span text:style-name="T14"> </text:span><text:span text:style-name="T11">плана работы </text:span><text:span text:style-name="T15">контрольно-счетной палаты муниципального об</text:span><text:span text:style-name="T16">р</text:span><text:span text:style-name="T15">азования Курганинский район </text:span><text:span text:style-name="T11">на 2025 год прове</text:span><text:span text:style-name="T17">дена финансово-экономическая экспертиза</text:span><text:span text:style-name="T12"> </text:span><text:span text:style-name="T18">проект</text:span><text:span text:style-name="T19">а</text:span><text:span text:style-name="T18"> </text:span><text:span text:style-name="T11">постановления администрации муниципального образования Курганинский район </text:span><text:span text:style-name="T20">«О внесении изменений в постановление администрации муниципального образования Курганинский район от </text:span><text:span text:style-name="T22">15</text:span><text:span text:style-name="T20"> августа 2024 года № </text:span><text:span text:style-name="T23">783</text:span><text:span text:style-name="T20"> «Об утверждении муниципальной программы муниципального образования Курганинский район </text:span><text:span text:style-name="T21">«</text:span><text:span text:style-name="T23">Раз</text:span><text:span text:style-name="T24">витие культуры</text:span><text:span text:style-name="T20">» на </text:span><text:span text:style-name="T21">на 2025-20</text:span><text:span text:style-name="T20">30</text:span><text:span text:style-name="T21"> годы».</text:span></text:p>
      <text:p text:style-name="P3"><text:span text:style-name="T25">Заключ</text:span><text:span text:style-name="T26">е</text:span><text:span text:style-name="T27">ние по </text:span><text:span text:style-name="T26">результатам </text:span><text:span text:style-name="T28">экспертно-аналитического мероприятия</text:span><text:span text:style-name="T26">, содержащ</text:span><text:span text:style-name="T25">ее</text:span><text:span text:style-name="T26"> информацию о выявленных нарушениях и недостатках, а также рекомендации по их устранению, направлен</text:span><text:span text:style-name="T27">о</text:span><text:span text:style-name="T26"> </text:span><text:span text:style-name="T27">координаторам муниципальных программ муниципального образования Курганинский район.</text:span><text:span text:style-name="T25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3:33.827000000</dc:date>
    <meta:editing-duration>PT48S</meta:editing-duration>
    <meta:editing-cycles>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4" meta:character-count="1173" meta:non-whitespace-character-count="1053"/>
  </office:meta>
</office:document-meta>
</file>